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language-asian="ja" style:country-asian="JP"/>
    </style:style>
    <style:style style:name="P2" style:family="paragraph" style:parent-style-name="Standard">
      <style:text-properties fo:font-size="18pt" style:font-size-asian="18pt" style:language-asian="ja" style:country-asian="JP" style:font-size-complex="18pt"/>
    </style:style>
    <style:style style:name="P3" style:family="paragraph" style:parent-style-name="Standard">
      <style:text-properties fo:color="#7b3d00" loext:opacity="100%" fo:font-size="16pt" style:font-size-asian="16pt" style:language-asian="ja" style:country-asian="JP" style:font-size-complex="16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顔の見えない彼女（仮）プロット</text:p>
      <text:p text:style-name="P1"/>
      <text:p text:style-name="P1"/>
      <text:p text:style-name="P3">登場人物</text:p>
      <text:p text:style-name="P1"/>
      <text:p text:style-name="P1">主人公・・・やる気のない学生生活を送っている。気持ちを外に吐き出せない彼は、SNSに思いの丈を吐き出していた</text:p>
      <text:p text:style-name="P1"/>
      <text:p text:style-name="P1">母・・・主人公の母親。主人公に周りと同じように塾へ行ったりして勉強に励ませようと躍起になっている</text:p>
      <text:p text:style-name="P1"/>
      <text:p text:style-name="P1">彼女・・・主人公のSNSに突然コメントをしてきた人。障害者　</text:p>
      <text:p text:style-name="P1"/>
      <text:p text:style-name="P1"/>
      <text:p text:style-name="P3">あらすじ</text:p>
      <text:p text:style-name="P1"/>
      <text:p text:style-name="P1">やる気のない学生生活を送っていた主人公は内気な性格で、母親からのプレッシャーなどによりその思いの丈をＳＮＳに吐き出していた。すると、ある日突然見知らぬ女性からコメントが届く。最初は警戒をしていた彼であったが、気になって仕方がなく、少しずつ心を開き始める。</text:p>
      <text:p text:style-name="P1">そこで気づいたことは、彼女は障害者であったこと。</text:p>
      <text:p text:style-name="P1">普通の暮らしをしている主人公が羨ましいと言う。そうしていくうちに主人公の心に変化が訪れるのだった。</text:p>
      <text:p text:style-name="P1"/>
      <text:p text:style-name="P1"/>
      <text:p text:style-name="P3">ストーリー</text:p>
      <text:p text:style-name="P1"/>
      <text:p text:style-name="Standard"/>
      <text:p text:style-name="Standard"/>
      <text:p text:style-name="Standard">一章一</text:p>
      <text:p text:style-name="Standard"/>
      <text:p text:style-name="Standard">SNSは良いツールだ。</text:p>
      <text:p text:style-name="Standard">感情をうまく吐き出せない自分にはもうなくてはならないものとなっていた。</text:p>
      <text:p text:style-name="Standard"/>
      <text:p text:style-name="Standard">携帯を買ってもらえる中学までの生活は本当にしんどいものだった。</text:p>
      <text:p text:style-name="Standard">このスマホは高校の入学祝い。家の家族用パソコンからでなくてもこうしてカフェから気軽にアクセスでき、その時の旬な気持ちを吐露できる。</text:p>
      <text:p text:style-name="Standard"/>
      <text:p text:style-name="Standard">『ダリぃな』</text:p>
      <text:p text:style-name="Standard">これが今日の初呟き。</text:p>
      <text:p text:style-name="Standard">大したことない、下らない投稿だが、自分にはこれが大切なのだ。</text:p>
      <text:p text:style-name="Standard">フォロワーもいない、いいねもつかない、それでいい。気を使う必要もなく、ただこの世に何かを吐き出せれば、それでいいのだ。</text:p>
      <text:p text:style-name="Standard"/>
      <text:p text:style-name="Standard">「ありがとうございました！」</text:p>
      <text:p text:style-name="Standard">カフェを出て、駅前の大通りをひたすらに真っ直ぐ南下する。街の明かりがやや薄らいだところで神社の鳥居が見えるのだが、その先を曲がればすぐに自宅が現れる。</text:p>
      <text:p text:style-name="Standard"/>
      <text:p text:style-name="Standard">鳥居の前に立ち止まり、一礼して通り過ぎるのは幼い頃からの習慣だった。寝る前の歯磨きと同様、忘れるとどことなく落ち着かない。</text:p>
      <text:p text:style-name="Standard">特別何を願うというわけでもないのだが。</text:p>
      <text:p text:style-name="Standard"/>
      <text:p text:style-name="Standard"><text:soft-page-break/>「お帰り、お風呂できてるよ」</text:p>
      <text:p text:style-name="Standard">母がそう声を掛ける。父は単身赴任で不在、ここ何年間も母子家庭のような生活を送っていた。</text:p>
      <text:p text:style-name="Standard">いたらいたで、特別家庭に関与する父ではないから、特段大きな変化があったというわけではないのだが。</text:p>
      <text:p text:style-name="Standard"/>
      <text:p text:style-name="Standard">自室に行き鞄を置き、そのまま浴室へ向かう。</text:p>
      <text:p text:style-name="Standard">脱衣所への扉を開けると戸棚に着替えが用意されていた。</text:p>
      <text:p text:style-name="Standard">至れり尽くせりなのはいいのだが、自分にばかり関心を向けられるのも若干窮屈ではある。</text:p>
      <text:p text:style-name="Standard">母は専業主婦でやることといったらひとり息子である自分の世話と、ママ友との会合で噂話を繰り広げることくらい。自分と他者とを比べられて、どちらが劣っているかどうかを天秤にかけてくるのにも正直うんざりであった。</text:p>
      <text:p text:style-name="Standard"/>
      <text:p text:style-name="Standard">38度ジャストの湯舟に浸かり、はぁと深くため息をつく。</text:p>
      <text:p text:style-name="Standard">今日の学校も退屈だった。</text:p>
      <text:p text:style-name="Standard">理解できない、というわけではなく、これをやって何になるんだ、がまず念頭に浮かんでしまう。</text:p>
      <text:p text:style-name="Standard">複雑な数式など特に、自分の人生にどれだけ関わって来るのか、皆目見当もつかない。</text:p>
      <text:p text:style-name="Standard">「ダリい」</text:p>
      <text:p text:style-name="Standard">という言葉は、狭い浴槽にエコーとなって響いた。</text:p>
      <text:p text:style-name="Standard"/>
      <text:p text:style-name="Standard">「遅かったわね。ほら、冷めちゃうから早く食べなさい」</text:p>
      <text:p text:style-name="Standard">浴室を出る時に匂いが既に漂っていたので察しがついていたが、今日はサンマの塩焼きである。息子にDHAを多量に摂らせ、頭をよくしたいという願いでも込められているのだろうか。</text:p>
      <text:p text:style-name="Standard">「今日武志君と正雄君のお母さんに会ったんだけど、武志君も正雄君も塾に行き始めたんだってよ」</text:p>
      <text:p text:style-name="Standard">つまり俺にも行って欲しいということだろうが、全く以て興味がない。というニュアンスを含む「ああ」という返事をする。</text:p>
      <text:p text:style-name="Standard">「和也もそろそろ考えたら？　学校だけじゃ足りないでしょう、良い大学に入るんだったら。」</text:p>
      <text:p text:style-name="Standard">大学……そうか、まだあと何年も学校に行かなければいけないのか。行かない、という選択肢は俺にはないのだろうか。</text:p>
      <text:p text:style-name="Standard">そんな意味合いを込めまた「ああ」と返事をする。</text:p>
      <text:p text:style-name="Standard">このまま塾への申し込みまで話を進められぬように、さっさと食事を済ませ、「ご馳走様」と言い、自室へ逃げるようにして立ち去った。</text:p>
      <text:p text:style-name="Standard"/>
      <text:p text:style-name="Standard">何かを吐き出したい。</text:p>
      <text:p text:style-name="Standard">部屋のドアを後ろ手にカチャッと閉め、鞄から携帯を取り出す。</text:p>
      <text:p text:style-name="Standard">画面をアンロックすれば、何やら見慣れないお知らせが入っている。開けば、『あなたの呟きにいいね！が付けられました』とあった。</text:p>
      <text:p text:style-name="Standard">こんなことはSNSを始めて以来初めてのことだ。自分の呟きにはハッシュタグさえ付けていないのだから。</text:p>
      <text:p text:style-name="Standard">逸る気持ちで『ダリぃな』を開くと下のハートマークの横に１と付いていた。それを更にタップすると、いいねを押した人『天使＠みんなを元気づけたい！』とあった。</text:p>
      <text:p text:style-name="Standard"/>
      <text:p text:style-name="Standard">天使、か……</text:p>
      <text:p text:style-name="Standard"/>
      <text:p text:style-name="Standard">その名の通り天使かもしれない。</text:p>
      <text:p text:style-name="Standard">俺の口角はうっすらと、上がっていた。</text:p>
      <text:p text:style-name="Standard"/>
      <text:p text:style-name="Standard"/>
      <text:p text:style-name="Standard">二</text:p>
      <text:p text:style-name="Standard"/>
      <text:p text:style-name="Standard"/>
      <text:p text:style-name="Standard">翌朝起床後もずっとそのことばかりが気になり、頭を駆け巡っていた。</text:p>
      <text:p text:style-name="Standard">天使という人のプロフィールには、みんなを元気にしたい、天使です。とだけ書かれている。</text:p>
      <text:p text:style-name="Standard">一体どうやってこの呟きを見つけたのだろうか。</text:p>
      <text:p text:style-name="Standard">まあ似たような呟きを応援していたら、おすすめにリストアップされてしまったのかもしれないな。</text:p>
      <text:p text:style-name="Standard">別に見られることも反応も気にしていなかった自分ではあるが、それほど悪い気はしない。</text:p>
      <text:p text:style-name="Standard"><text:soft-page-break/>俺は早速『少しだけ上がった』と呟き、学校へ向かう。</text:p>
      <text:p text:style-name="Standard"/>
      <text:p text:style-name="Standard">再び鳥居の前で一礼し、商店街を抜け駅へ着けば、見知らぬ人に声を掛けられた。</text:p>
      <text:p text:style-name="Standard">「あの、すみません。○×神社はこちらの方角で良かったでしょうか？」</text:p>
      <text:p text:style-name="Standard">「あ……はい……」</text:p>
      <text:p text:style-name="Standard">伏し目がちにそう返事をする。</text:p>
      <text:p text:style-name="Standard">人と話すのは、苦手なのだ。</text:p>
      <text:p text:style-name="Standard">「歩いて行けるんですよね、どのくらいで着きますでしょうか？」</text:p>
      <text:p text:style-name="Standard">「あ……五分くらい……かな」</text:p>
      <text:p text:style-name="Standard">「そうですか、ありがとうございます！」</text:p>
      <text:p text:style-name="Standard">その人は深々と礼をして立ち去る。こんなに朝早くから、何の願掛けだろうか。</text:p>
      <text:p text:style-name="Standard">緊張で額に汗がじわっと滲む。</text:p>
      <text:p text:style-name="Standard">これだけのことで、筋肉が萎縮してしまうのだ。</text:p>
      <text:p text:style-name="Standard">一体いつからこんなに内気な性格になったのだろう。</text:p>
      <text:p text:style-name="Standard">というよりも、最近の若者は電話をするよりもSMSなどを使う方を好むらしい、とテレビ番組でやっていた。</text:p>
      <text:p text:style-name="Standard">それはその通りである。電話なんてすぐに応答しなければならないもの、緊張しないわけがない。母は電話をすぐにしてくるが。</text:p>
      <text:p text:style-name="Standard">つまり自分も現代人として、テクノロジーの影響を少なからず受けている、ということなのだろうか。</text:p>
      <text:p text:style-name="Standard">よくわからないが、気持ちを少し落ち着けたい。そう思い携帯を取り出すと、またお知らせが入っていた。</text:p>
      <text:p text:style-name="Standard"/>
      <text:p text:style-name="Standard">それは天使からの『いいね』。</text:p>
      <text:p text:style-name="Standard">これを見た翔の頬は少し赤らんだ。</text:p>
      <text:p text:style-name="Standard"/>
      <text:p text:style-name="Standard">フォローはされていなかったので、また反応してくれるなどとは想定外、しかも呟いてからかなり短い時間で返って来ている。</text:p>
      <text:p text:style-name="Standard">一体どんな人なんだろう、学生なのか、社会人であればどんな仕事をしてる人なんだろう。</text:p>
      <text:p text:style-name="Standard">その日も終日突然舞い降りた『天使』が頭を離れることは、なかった。</text:p>
      <text:p text:style-name="Standard"/>
      <text:p text:style-name="Standard"/>
      <text:p text:style-name="Standard"/>
      <text:p text:style-name="Standard">三</text:p>
      <text:p text:style-name="Standard"/>
      <text:p text:style-name="Standard">それから俺は、呟きをすることができなくなっていた。</text:p>
      <text:p text:style-name="Standard">これが何の反応もいらなかった理由のひとつである。誰かに見られている、ということが、気安く感情を吐き出すことへの弊害となってしまったのだ。</text:p>
      <text:p text:style-name="Standard">しつこく塾押しをやめない母の攻撃を曖昧な返事で交わしながら夕飯を済ませ、部屋に戻る。</text:p>
      <text:p text:style-name="Standard">ベッドに横たわり携帯をぼーっと眺めていると、ベルの音と共にメッセージが入った。</text:p>
      <text:p text:style-name="Standard">『天使＠みんなを元気づけたい！』さんからフォローされました、とある。</text:p>
      <text:p text:style-name="Standard"/>
      <text:p text:style-name="Standard">まだ、諦めてなかったんだ……</text:p>
      <text:p text:style-name="Standard"/>
      <text:p text:style-name="Standard">このアカウントはもう決定的に『マーク』されている、ということ。</text:p>
      <text:p text:style-name="Standard">これまでのようなツイートをしたければ、別アカを作るしかない。もしくは、相手に諦めてもらうこと。この二択だ。</text:p>
      <text:p text:style-name="Standard"/>
      <text:p text:style-name="Standard">ただ、正直なところ、それほど悪い気は、しなかった。</text:p>
      <text:p text:style-name="Standard"/>
      <text:p text:style-name="Standard"/>
      <text:p text:style-name="Standard">「お母さん、昨日考えたんだけど」</text:p>
      <text:p text:style-name="Standard">とは、翌朝の母の第一声だった。お釜の蓋を開け、息子用の茶碗に白飯をよそっている。</text:p>
      <text:p text:style-name="Standard">「もうすぐ期末テストがあるじゃない？　その後に夏休みがあるから、結果によっては、行ってもらおうかなと思って、ほら、塾に」</text:p>
      <text:p text:style-name="Standard"/>
      <text:p text:style-name="Standard"><text:soft-page-break/>そうきたか、という顔をし、茶碗を受け取る。</text:p>
      <text:p text:style-name="Standard">「全教科じゃなくていいのよ。苦手な科目だけでもいいんだから」</text:p>
      <text:p text:style-name="Standard">とてつもない圧を感じた。</text:p>
      <text:p text:style-name="Standard">もう逃げられない。</text:p>
      <text:p text:style-name="Standard">俺はため息をつき、「わかったよ」と答えた。</text:p>
      <text:p text:style-name="Standard"/>
      <text:p text:style-name="Standard"/>
      <text:p text:style-name="Standard">外は晴天だった。</text:p>
      <text:p text:style-name="Standard">どんよりとした気持ちには眩しすぎる朝。</text:p>
      <text:p text:style-name="Standard">鳥居の前で立ち止まり、礼をする。</text:p>
      <text:p text:style-name="Standard">願い事はしない。別にやりたいこともないから。</text:p>
      <text:p text:style-name="Standard"/>
      <text:p text:style-name="Standard">そういえば、前に道を聞いた人は、どんな願い事をしたのだろう。</text:p>
      <text:p text:style-name="Standard"/>
      <text:p text:style-name="Standard">そんなことを考えながらラッシュアワーの駅のホームに辿り着き、背広のサラリーマンともみくちゃにされながら、登校をする。</text:p>
      <text:p text:style-name="Standard">母の願いは息子が良い大学を出て、大企業に入社すること。このまま高校を卒業して大学、そして社会人になってからもずっとこうして電車内もみくちゃにされる人生が続くのだろうか。</text:p>
      <text:p text:style-name="Standard"/>
      <text:p text:style-name="Standard">『憂鬱だな』</text:p>
      <text:p text:style-name="Standard"/>
      <text:p text:style-name="Standard">久し振りの呟きはこれだった。</text:p>
      <text:p text:style-name="Standard">どうしても校舎に入る前に、吐き出しておきたかった。</text:p>
      <text:p text:style-name="Standard">そして反応が、気になった。</text:p>
      <text:p text:style-name="Standard"/>
      <text:p text:style-name="Standard"/>
      <text:p text:style-name="Standard"/>
      <text:p text:style-name="Standard">二章一</text:p>
      <text:p text:style-name="Standard"/>
      <text:p text:style-name="Standard">「あらぁ、頑張ったじゃない」</text:p>
      <text:p text:style-name="Standard">期末テストの結果に満足する母の一言。塾に行きたくないので頑張ってしまった。その中でも最下位だった科目については、塾への申し込みを余儀なくされたのだが。</text:p>
      <text:p text:style-name="Standard"/>
      <text:p text:style-name="Standard">まんまと相手の手中に収まっている気がするのだが、最近はそれほど憂鬱を感じない。</text:p>
      <text:p text:style-name="Standard">俺は『天使』とやり取りをするようになっていた。</text:p>
      <text:p text:style-name="Standard">やり取りとは言っても、いつものように自分の吐いた呟きに相手がいいねをくれるというだけなのだが、別に離れてしまってもいいという思いで呟きを続けていたら、気が楽になり何でも吐き出せるようになっていた。</text:p>
      <text:p text:style-name="Standard"/>
      <text:p text:style-name="Standard">何でも受け入れてくれる人が見てくれている、それが心のどこかで支えになっているようだった。</text:p>
      <text:p text:style-name="Standard"/>
      <text:p text:style-name="Standard">『結局塾行く羽目になった、最悪』</text:p>
      <text:p text:style-name="Standard">と打ち込み、ちらちらと携帯を気にする。</text:p>
      <text:p text:style-name="Standard">だが、反応はなかった。</text:p>
      <text:p text:style-name="Standard">いつもは速攻でいいねがつく筈なのに、何も起こらない。</text:p>
      <text:p text:style-name="Standard">ついに嫌気がさしたのか、いや、もう少し待ってみよう。</text:p>
      <text:p text:style-name="Standard"/>
      <text:p text:style-name="Standard">——そのまま一週間が経過し、夏休みが始まった。</text:p>
      <text:p text:style-name="Standard"/>
      <text:p text:style-name="Standard">塾と宿題しか予定のないこの単調な夏休み。娯楽と言えば呟きであったが、反応が来ないことが気がかりで仕方がない。それから何度か投稿をするも全て無反応。</text:p>
      <text:p text:style-name="Standard">自分は解放されたのだが、妙に寂しさが残る。</text:p>
      <text:p text:style-name="Standard">フォローはそのままされているが、その内に外れるだろう。告白してもない相手に振られた気分であるが、いっそのことこちらから外してしまおうか。</text:p>
      <text:p text:style-name="Standard"><text:soft-page-break/></text:p>
      <text:p text:style-name="Standard">というところで俺は思考を遮った。</text:p>
      <text:p text:style-name="Standard">『天使』には有難いとしか思っていない。そんな人をこちから拒否して傷つけるわけにはいかないのだ。</text:p>
      <text:p text:style-name="Standard">せめて相手がフォローを外す前に、何か言い残しておこう。</text:p>
      <text:p text:style-name="Standard"/>
      <text:p text:style-name="Standard">『今までありがとう。』</text:p>
      <text:p text:style-name="Standard"/>
      <text:p text:style-name="Standard">そう残した翌日のことだった。</text:p>
      <text:p text:style-name="Standard">俺は、コメントを貰った。</text:p>
      <text:p text:style-name="Standard"/>
      <text:p text:style-name="Standard"/>
      <text:p text:style-name="Standard">二</text:p>
      <text:p text:style-name="Standard"/>
      <text:p text:style-name="Standard">『大丈夫ですか？　何かあったら、話を聞きますから！』</text:p>
      <text:p text:style-name="Standard">天使からのコメントはこうだった。そこで俺はある重大な過ちを犯していることに気づいたのだ。</text:p>
      <text:p text:style-name="Standard">俺は人生に思い悩み、最悪の終止符を打つのだろうと思われてしまったようである。</text:p>
      <text:p text:style-name="Standard"/>
      <text:p text:style-name="Standard">さあ、これにどう返答をしよう。</text:p>
      <text:p text:style-name="Standard">とにかく誤解を解かなければ。</text:p>
      <text:p text:style-name="Standard"/>
      <text:p text:style-name="Standard">『あ、違うんです。紛らわしくてすみません。誤解です。』</text:p>
      <text:p text:style-name="Standard">『そうですか、良かった！』</text:p>
      <text:p text:style-name="Standard">これが初の会話、だった。</text:p>
      <text:p text:style-name="Standard">心臓のドキドキが、止まらない。</text:p>
      <text:p text:style-name="Standard">SNSはゲームのアバター同士のやり取りと違って、生々しさがある。</text:p>
      <text:p text:style-name="Standard"/>
      <text:p text:style-name="Standard">そして会話は続いた。</text:p>
      <text:p text:style-name="Standard">『塾、そんなに嫌ですか？　楽しそうですけど、色々なことが学べるんですよね。』</text:p>
      <text:p text:style-name="Standard">楽しそう、だなんて、勉強が好きな人なんだろうか。</text:p>
      <text:p text:style-name="Standard">『基本的に無気力なんです。やりたいこととか、ないから。』</text:p>
      <text:p text:style-name="Standard">今までの俺の呟きからもきっと察してくれるだろう。</text:p>
      <text:p text:style-name="Standard">『やりたいこと、ないんですか？　私はいっぱいありますよ！』</text:p>
      <text:p text:style-name="Standard">夢は願い続けていれば必ず叶うと信じる、情熱タイプの人なのだろうか。俺とは正反対だな。でもどうしてそんなタイプの人間が俺のような者に構うのだろうか。</text:p>
      <text:p text:style-name="Standard">『羨ましいです』と返信した俺に対する返信は、『おすそ分けします！』だった。</text:p>
      <text:p text:style-name="Standard"/>
      <text:p text:style-name="Standard">少女、なのだろうか。</text:p>
      <text:p text:style-name="Standard">ここは、『あざっす！』なのだろうが、そのノリは俺には無理である。</text:p>
      <text:p text:style-name="Standard">返信に戸惑っているとすぐにまたメッセージが届いた。</text:p>
      <text:p text:style-name="Standard">『羨ましいのは、私の方です。』と。</text:p>
      <text:p text:style-name="Standard"/>
      <text:p text:style-name="Standard">俺に羨ましい要素などどこにあるのだろうか、と困惑していると次のコメントに血の気が引いた。</text:p>
      <text:p text:style-name="Standard"/>
      <text:p text:style-name="Standard">『私、病気なんです。』</text:p>
      <text:p text:style-name="Standard"/>
      <text:p text:style-name="Standard">という文字が、心に突き刺さっていた。</text:p>
      <text:p text:style-name="Standard"/>
      <text:p text:style-name="Standard"/>
      <text:p text:style-name="Standard">三</text:p>
      <text:p text:style-name="Standard"/>
      <text:p text:style-name="Standard">不特定多数が利用するSNS、ついにこういった人に出会ってしまった。</text:p>
      <text:p text:style-name="Standard">そして全ての謎が解けた。彼女は入退院を繰り返しており、入院中は空いた時間を費やし、社会の役に少しでも立ちたい、誰かの力になりたいと、このようなことをし始めたのだそうだ。</text:p>
      <text:p text:style-name="Standard"><text:soft-page-break/></text:p>
      <text:p text:style-name="Standard">それからも彼女とのやり取りは続き、俺は彼女の願い通り、元気を貰っていた。</text:p>
      <text:p text:style-name="Standard">ドラマやドキュメンタリーを見たって、それほど心が動かなかった自分だったのに、この心の変化は正に驚きだった。</text:p>
      <text:p text:style-name="Standard"/>
      <text:p text:style-name="Standard">神社の鳥居、珍しくそこから中へ進み、参拝をして絵馬を二つ買った。</text:p>
      <text:p text:style-name="Standard"/>
      <text:p text:style-name="Standard">ひとつは、</text:p>
      <text:p text:style-name="Standard">『大学に無事合格しますように』</text:p>
      <text:p text:style-name="Standard"/>
      <text:p text:style-name="Standard">そしてもうひとつには、</text:p>
      <text:p text:style-name="Standard">『天使の病気が治りますように』</text:p>
      <text:p text:style-name="Standard"/>
      <text:p text:style-name="Standard">と、そう書いた。</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11-01T10:35:22.849000000</meta:creation-date>
    <dc:date>2022-11-01T10:41:54.613000000</dc:date>
    <meta:editing-duration>PT6M32S</meta:editing-duration>
    <meta:editing-cycles>1</meta:editing-cycles>
    <meta:document-statistic meta:table-count="0" meta:image-count="0" meta:object-count="0" meta:page-count="6" meta:paragraph-count="168" meta:word-count="5175" meta:character-count="5208" meta:non-whitespace-character-count="5202"/>
    <meta:generator>LibreOffice/7.1.0.3$Windows_X86_64 LibreOffice_project/f6099ecf3d29644b5008cc8f48f42f4a40986e4c</meta:generator>
  </office:meta>
</office:document-meta>
</file>